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Normal" style:family="paragraph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  <style:style style:name="P4" style:parent-style-name="Normal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>Assertion and reasoning on present perfect tense<text:s/></text:p>
      <text:p text:style-name="Normal">1. Assertion (A): "I have visited the museum" is in the present perfect tense.</text:p>
      <text:p text:style-name="Normal">Reasoning (R): Present perfect tense is used to express an action completed in the past with some relevance to the presen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2. Assertion (A): In the sentence "She has already finished her dinner," the word "already" emphasizes the action.</text:p>
      <text:p text:style-name="Normal">Reasoning (R): Present perfect tense can be used with words like "already" to indicate that an action was completed before now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3. Assertion (A): The present perfect tense is used in the sentence "They have lived here for ten years."</text:p>
      <text:p text:style-name="Normal">Reasoning (R): Present perfect tense is often used to describe actions that started in the past and continue up to the presen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4. Assertion (A): "She has gone to the market" means she is currently at the market.</text:p>
      <text:p text:style-name="Normal">Reasoning (R): Present perfect tense can imply that an action is relevant to the current state or condition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5. Assertion (A): The sentence "He has finished his work" suggests the work is completed now.</text:p>
      <text:p text:style-name="Normal">Reasoning (R): Present perfect tense can be used to indicate that an action has just been completed with present relevance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6. Assertion (A): In "I have seen this movie before," the present perfect tense emphasizes a past action.</text:p>
      <text:p text:style-name="Normal">Reasoning (R): Present perfect tense often focuses on the experience rather than the exact time of the action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7. Assertion (A): "They have completed the project last month" is correctly written in present perfect tense.</text:p>
      <text:p text:style-name="Normal">Reasoning (R): Present perfect tense should not be used with specific past time expressions like "last month."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8. Assertion (A): "We have been to France three times" implies multiple visits in the past.</text:p>
      <text:p text:style-name="Normal">Reasoning (R): Present perfect tense can indicate repeated actions up to the present time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9. Assertion (A): "She has written several letters today" shows a completed action with present relevance.</text:p>
      <text:p text:style-name="Normal">Reasoning (R): Present perfect tense often describes actions that have occurred recently, impacting the presen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10. Assertion (A): Present perfect tense can be used to describe both past and ongoing actions, as in "They have lived here since 2015."</text:p>
      <text:p text:style-name="Normal">Reasoning (R): Present perfect tense is suitable for actions that began in the past and continue up to the presen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P2">ANSWERS<text:s/></text:p>
      <text:p text:style-name="Normal">1. Answer: A. Both A and R are true, and R is the correct explanation of A.</text:p>
      <text:p text:style-name="Normal">2. Answer: A. Both A and R are true, and R is the correct explanation of A.</text:p>
      <text:p text:style-name="Normal">3. Answer: A. Both A and R are true, and R is the correct explanation of A.</text:p>
      <text:p text:style-name="Normal">4. Answer: D. A is false, but R is true.</text:p>
      <text:p text:style-name="Normal">5. Answer: A. Both A and R are true, and R is the correct explanation of A.</text:p>
      <text:p text:style-name="Normal">6. Answer: A. Both A and R are true, and R is the correct explanation of A.</text:p>
      <text:p text:style-name="Normal">7. Answer: D. A is false, but R is true.</text:p>
      <text:p text:style-name="Normal">8. Answer: A. Both A and R are true, and R is the correct explanation of A.</text:p>
      <text:p text:style-name="Normal">9. Answer: A. Both A and R are true, and R is the correct explanation of A.</text:p>
      <text:p text:style-name="Normal">10. Answer: A. Both A and R are true, and R is the correct explanation of A.</text:p>
      <text:p text:style-name="P3">Assertion and reasoning on past perfect tense</text:p>
      <text:p text:style-name="Normal">1. Assertion (A): The sentence "She had finished her work before the meeting started" is in the past perfect tense.</text:p>
      <text:p text:style-name="Normal">Reasoning (R): Past perfect tense is used to show that one action was completed before another action in the pas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2. Assertion (A): In "They had left before we arrived," the past perfect tense emphasizes the order of actions.</text:p>
      <text:p text:style-name="Normal">Reasoning (R): Past perfect tense is used to clarify that one action happened first when two actions occurred in the pas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3. Assertion (A): The sentence "He had completed his homework by the time I reached" is correctly written in the past perfect tense.</text:p>
      <text:p text:style-name="Normal">Reasoning (R): Past perfect tense should be used when one past action happened before another past action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4. Assertion (A): "She had gone to the store before he called her" means she went to the store after he called.</text:p>
      <text:p text:style-name="Normal">Reasoning (R): In the past perfect tense, the action in past perfect happened firs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5. Assertion (A): "I had eaten dinner before they arrived" implies the speaker was already done eating when "they" arrived.</text:p>
      <text:p text:style-name="Normal">Reasoning (R): Past perfect tense indicates that the action was completed before another specific moment in the pas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6. Assertion (A): Past perfect tense is often used with words like "before" and "after" to show order of events.</text:p>
      <text:p text:style-name="Normal">Reasoning (R): "Before" and "after" make it clear which action occurred first, even without using past perfect tense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7. Assertion (A): In the sentence "He had never seen the movie until last night," past perfect tense is used to show an experience prior to a specific time.</text:p>
      <text:p text:style-name="Normal">Reasoning (R): Past perfect tense can show a past state or experience that changed at a certain past momen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8. Assertion (A): The sentence "We had just finished lunch when the guests arrived" uses the past perfect tense to describe actions in progress.</text:p>
      <text:p text:style-name="Normal">Reasoning (R): Past perfect tense is generally not used to indicate actions in progress but completed actions before another past even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9. Assertion (A): "They had prepared everything before the event started" correctly uses the past perfect tense.</text:p>
      <text:p text:style-name="Normal">Reasoning (R): Past perfect tense is suitable when one action happens before a specific event in the past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Normal">10. Assertion (A): "She had completed her homework, and then she watched TV" shows two sequential actions in the past.</text:p>
      <text:p text:style-name="Normal">Reasoning (R): Past perfect tense is used to indicate that the first action was completed before the second action.</text:p>
      <text:p text:style-name="Normal">A. Both A and R are true, and R is the correct explanation of A.</text:p>
      <text:p text:style-name="Normal">B. Both A and R are true, but R is not the correct explanation of A.</text:p>
      <text:p text:style-name="Normal">C. A is true, but R is false.</text:p>
      <text:p text:style-name="Normal">D. A is false, but R is true.</text:p>
      <text:p text:style-name="P4">Answer</text:p>
      <text:p text:style-name="Normal">1. Answer: A. Both A and R are true, and R is the correct explanation of A.</text:p>
      <text:p text:style-name="Normal">2. Answer: A. Both A and R are true, and R is the correct explanation of A.</text:p>
      <text:p text:style-name="Normal">3. Answer: A. Both A and R are true, and R is the correct explanation of A.</text:p>
      <text:p text:style-name="Normal">4. Answer: D. A is false, but R is true.</text:p>
      <text:p text:style-name="Normal">5. Answer: A. Both A and R are true, and R is the correct explanation of A.</text:p>
      <text:p text:style-name="Normal">6. Answer: B. Both A and R are true, but R is not the correct explanation of A.</text:p>
      <text:p text:style-name="Normal">7. Answer: A. Both A and R are true, and R is the correct explanation of A.</text:p>
      <text:p text:style-name="Normal">8. Answer: D. A is false, but R is true.</text:p>
      <text:p text:style-name="Normal">9. Answer: A. Both A and R are true, and R is the correct explanation of A.</text:p>
      <text:p text:style-name="Normal">10. Answer: A. Both A and R are true, and R is the correct explanation of A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arthapratimroy620@gmail.com</meta:initial-creator>
    <dc:creator>parthapratimroy620@gmail.com</dc:creator>
    <meta:creation-date>2024-11-13T01:38:00Z</meta:creation-date>
    <dc:date>2024-11-13T01:38:00Z</dc:date>
    <meta:template xlink:href="Normal.dotm" xlink:type="simple"/>
    <meta:editing-cycles>25</meta:editing-cycles>
    <meta:editing-duration>PT1440S</meta:editing-duration>
    <meta:document-statistic meta:page-count="1" meta:paragraph-count="19" meta:word-count="1484" meta:character-count="9924" meta:row-count="70" meta:non-whitespace-character-count="8459"/>
  </office:meta>
</office:document-meta>
</file>